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ormud"/><text:bookmark-start text:name="__RefHeading___doormud_1"/><text:bookmark-start text:name="doormud"/>DoorMud<text:bookmark-end text:name="__RefHeading___doormud_1"/><text:bookmark-end text:name="doormud"/></text:h>
      <text:p text:style-name="Text_20_body">DoorMud - Land of the Forgotten is a Multi User Dungeon (MUD) game by Evan Elias, and
it's available from <text:a xlink:type="simple" xlink:href="http://dmud.thebbs.org" text:style-name="Internet_20_link" text:visited-style-name="Visited_20_Internet_20_Link">http://dmud.thebbs.org</text:a></text:p>
      <text:p text:style-name="Text_20_body">Here is how to install it:</text:p>
      <text:p text:style-name="Text_20_body">1. Extract the DOOR32 version of DoorMud (DMUD099D.ZIP) to a directory/folder.</text:p>
      <text:p text:style-name="Preformatted_20_Text"> (In this example we will assume C:\PB\DMUD)</text:p>
      <text:p text:style-name="Text_20_body">2. You must first run the door in local mode by executing “dmud32d.exe -l”.  The game will</text:p>
      <text:p text:style-name="Preformatted_20_Text"> automatically finish its installation the first time you run it in local mode.</text:p>
      <text:p text:style-name="Text_20_body">3. In your BBS software, configure your door to run a Command Line such as this example, which will run NFU.EXE and pass the path-only of your BBS Nodes dropfile directory, as well as the DMUDD32.EXE that NFU will execute along with its needed parameters.
Say for example, that your BBS software is ProBoard and your BBS directory structure is</text:p>
      <text:p text:style-name="Preformatted_20_Text"> C:\PB<text:s text:c="2"/>(main BBS directory)<text:line-break/> C:\PB\NODE1<text:s text:c="3"/>(Node 1 dropfile directory)<text:line-break/> C:\PB\NODE2<text:s text:c="3"/>(Node 2 dropfile directory)</text:p>
      <text:p text:style-name="Text_20_body">ProBoard BBS uses the following Door Command Line macros:</text:p>
      <text:list text:style-name="List_20_1" text:continue-numbering="false">
        <text:list-item>
          <text:p text:style-name="List_20_1_Content_First"># is replaced by the Node number</text:p>
        </text:list-item>
        <text:list-item>
          <text:p text:style-name="List_20_1_Content_Last">D tells ProBoard to create a DOOR.SYS drop file, and is filtered out. </text:p>
        </text:list-item>
      </text:list>
      <text:p text:style-name="Text_20_body">So the following type-7 Command Line could be configured for this door in ProCfg:</text:p>
      <text:p text:style-name="Preformatted_20_Text"> c:\netfoss\nfu.exe c:\pb\node*# "c:\pb\dmud\dmudd32.exe -N *# -D c:\pb\node*#" *D</text:p>
      <text:p text:style-name="Text_20_body">Note that for node 1, the above command line would be translated by the BBS as so:</text:p>
      <text:p text:style-name="Preformatted_20_Text"> c:\netfoss\nfu.exe c:\pb\node1 "c:\pb\dmud\dmudd32.exe -N 1 -D c:\pb\node1"</text:p>
      <text:p text:style-name="Text_20_body">If your BBS software automaticly sets the current directory as the node's dropfile directory before executing a door, you can shorten the size of the first parameter by replacing the path to the dropfile diretory shown above in parameter 1 with just a “.”, telling NFU to use the current directory to read door.sys from and to create the door32.sys in, like so:</text:p>
      <text:p text:style-name="Preformatted_20_Text"> c:\netfoss\nfu.exe . "c:\pb\dmud\dmudd32.exe -N *# -D c:\pb\node*#" *D</text:p>
      <text:p text:style-name="Text_20_body">You can also shorten the second parameter by replacing the path (only) to the DOOR32.SYS file (without the filename) with the “$” character like so:</text:p>
      <text:p text:style-name="Preformatted_20_Text"> c:\netfoss\nfu.exe . "c:\pb\dmud\dmudd32.exe -N *# -D $" *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doormud</dc:title>
  </office:meta>
</office:document-meta>
</file>