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ation_overview"/><text:bookmark-start text:name="__RefHeading___installation_overview_1"/><text:bookmark-start text:name="installation_overview"/>Installation Overview<text:bookmark-end text:name="__RefHeading___installation_overview_1"/><text:bookmark-end text:name="installation_overview"/></text:h>
      <text:p text:style-name="Text_20_body">See the file INSTALL.TXT for installation instructions.</text:p>
      <text:p text:style-name="Text_20_body">If you currently operate a RemoteAccess bulletin board system, read the
next paragraph for specific instructions on how to convert your existing
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allation_overview</dc:title>
  </office:meta>
</office:document-meta>
</file>