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rd32"/><text:bookmark-start text:name="__RefHeading___darkness_1"/><text:bookmark-start text:name="darkness"/>Darkness<text:bookmark-end text:name="__RefHeading___darkness_1"/><text:bookmark-end text:name="darkness"/></text:h>
      <text:p text:style-name="Text_20_body">Darkness was one of the first DOOR32 door games released. It is a LORD style game, by Jack Phlash of Demonic, and is available from Distortion BBS at <text:a xlink:type="simple" xlink:href="http://d1st.org" text:style-name="Internet_20_link" text:visited-style-name="Visited_20_Internet_20_Link">http://d1st.org</text:a>. Here is how to install it:</text:p>
      <text:p text:style-name="Text_20_body">1. Extract DRK100B3.ZIP the D112001.ZIP update to a directory/folder. In this example we will assume C:\PB\DARK32</text:p>
      <text:p text:style-name="Text_20_body">2. Run DARKCFG.EXE, and select [c] BBS and modem config. Use the “[” and “]” keys to go forward and back one node, and for each node page, you will need to select “[d] Drop file directory” and change it to the correct directory for your BBS. For example, C:\PB\NODE1\  for Node 1 once you have configured all your nodes, press [q] twice to quit and save changes.</text:p>
      <text:p text:style-name="Text_20_body">3. In your BBS software, configure your door to run a Command Line such as this example, which will run NFU.EXE and pass the path-only of your BBS Nodes dropfile directory, as well as the DARK32.EXE that NFU will execute along with its needed node parameter.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_Last">D tells ProBoard to create a DOOR.SYS drop file, and is filtered out. </text:p>
        </text:list-item>
      </text:list>
      <text:p text:style-name="Text_20_body">So the following type-7 Command Line could be configured for this door in ProCfg:</text:p>
      <text:p text:style-name="Preformatted_20_Text"> c:\netfoss\nfu.exe c:\pb\node*# "c:\pb\dark32\dark32.exe /N*#" *D</text:p>
      <text:p text:style-name="Text_20_body">Note that for node 1, the above command line would be translated by the BBS as so:</text:p>
      <text:p text:style-name="Preformatted_20_Text"> c:\netfoss\nfu.exe c:\pb\node1 "c:\pb\dark32\dark32.exe /N1"</text:p>
      <text:p text:style-name="Text_20_body">If your BBS software automatically sets the current directory as the node's dropfile directory before executing a door, you can shorten the size of the first parameter by replacing the path to the dropfile directory shown above in parameter 1 with just a “.”, telling NFU to use the current directory to read door.sys from and to create the door32.sys in, like so:</text:p>
      <text:p text:style-name="Preformatted_20_Text"> c:\netfoss\nfu.exe . "c:\pb\dark32\dark32.exe /N1"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lord32</dc:title>
  </office:meta>
</office:document-meta>
</file>